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n patrick gazo</text:p>
      <text:p text:style-name="CVMuted">suspa2017@hotmail.com | https://vutuv.de/john_p_83325943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