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nathan Pareja Carrillo</text:p>
      <text:p text:style-name="CVMuted">jonathan@pareja-carrillo.de | https://vutuv.de/jonathan_parej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