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Pawlowski</text:p>
      <text:p text:style-name="CVMuted">jpa@workoho.com | https://vutuv.de/jpawlowski</text:p>
      <text:p text:style-name="CVMuted">Marcel-Breuer-Str. 15, 80807 München, Germany</text:p>
      <text:h text:style-name="CVHeading" text:outline-level="1">Professional Experience</text:h>
      <text:p><text:span text:style-name="CVBold">Innovation &amp; Technology Coach, Workoho</text:span></text:p>
      <text:p text:style-name="CVMuted">3/2022 - Present</text:p>
      <text:p>With qualification: Microsoft 365 Certified: Administrator Expert</text:p>
      <text:p><text:span text:style-name="CVBold">R&amp;D Technology Director, digatus</text:span></text:p>
      <text:p text:style-name="CVMuted">9/2020 - 6/2022</text:p>
      <text:p><text:span text:style-name="CVBold">Senior Consultant, digatus</text:span></text:p>
      <text:p text:style-name="CVMuted">5/2016 - 8/2020</text:p>
      <text:p><text:span text:style-name="CVBold">Senior IT Project Manager, netz1 GmbH</text:span></text:p>
      <text:p text:style-name="CVMuted">11/2015 - 4/2016</text:p>
      <text:p><text:span text:style-name="CVBold">Senior Consultant, Selbstständig / Self-Employed</text:span></text:p>
      <text:p text:style-name="CVMuted">1/1998 - 10/2015</text:p>
      <text:p><text:span text:style-name="CVBold">Systemingenieur Windows &amp; Unix, SSC-Services GmbH</text:span></text:p>
      <text:p text:style-name="CVMuted">2006 - 2007</text:p>
      <text:h text:style-name="CVHeading" text:outline-level="1">Tags</text:h>
      <text:p>vutuv Contributor | itil | Linux | Linux System Administration | change management | Cloud Identity Security | EasyLife 365 | enterprise architecture | Home Assistant | it strategy | Microsoft365 | Microsoft Entra | Network Architecture | Solution Architecture | voip</text:p>
      <text:h text:style-name="CVHeading" text:outline-level="1">Certificates &amp; licenses</text:h>
      <text:p>Microsoft 365 Certified: Teams Administrator Associate (Microsoft, 2021-02) | Microsoft 365 Certified: Administrator Expert (Microsoft, 2021-01) | Microsoft Certified: Azure Fundamentals (Microsoft, 2020-12) | PRINCE2 Foundation (APMG International, 2012-06) | PRINCE2 Practitioner (APMG International, 2012-06) | ITIL v3 Foundation (EXIN, 2012-05)</text:p>
      <text:h text:style-name="CVHeading" text:outline-level="1">Languages</text:h>
      <text:p>German (Native speaker) | English (C1 (Advanced))</text:p>
      <text:h text:style-name="CVHeading" text:outline-level="1">Links</text:h>
      <text:p>Blog: https://julian.pawlowski.me/</text:p>
      <text:h text:style-name="CVHeading" text:outline-level="1">Profiles</text:h>
      <text:p>Mastodon: https://chaos.social/@loredo</text:p>
      <text:p>Forgejo: https://git.pwlski.de/jpawlowski</text:p>
      <text:p>GitHub: https://github.com/jpawlowski</text:p>
      <text:p>LinkedIn: https://www.linkedin.com/in/julianpawlows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