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Dönch</text:p>
      <text:p text:style-name="CVMuted">doench@kanzlei-doench.de | https://vutuv.de/julia_doench</text:p>
      <text:p text:style-name="CVMuted">Stuttgart, Germany</text:p>
      <text:h text:style-name="CVHeading" text:outline-level="1">Tags</text:h>
      <text:p>AI | data | intellectual property | La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