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Seeliger</text:p>
      <text:p text:style-name="CVMuted">julia@seeliger.cc | https://vutuv.de/julia_seeliger</text:p>
      <text:p text:style-name="CVMuted">21079 Hamburg, Germany</text:p>
      <text:h text:style-name="CVHeading" text:outline-level="1">Tags</text:h>
      <text:p>Linux | hackers | judo | sex | trol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