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Sugar</text:p>
      <text:p text:style-name="CVHeadline">IT Engineer at Helsing - For a strong Europe</text:p>
      <text:p text:style-name="CVMuted">https://vutuv.de/k_sugar</text:p>
      <text:p text:style-name="CVMuted">Berlin, Germany</text:p>
      <text:h text:style-name="CVHeading" text:outline-level="1">Professional Experience</text:h>
      <text:p><text:span text:style-name="CVBold">IT Engineer, Helsing</text:span></text:p>
      <text:p text:style-name="CVMuted">2/2025 - Present</text:p>
      <text:p><text:span text:style-name="CVBold">Teamlead IT, HeyJobs</text:span></text:p>
      <text:p text:style-name="CVMuted">6/2022 - 12/2024</text:p>
      <text:p>⩥ Implemented solutions &amp; processes working towards an ISO27001 certification  ⩥ Lead the implementation of JumpCloud, KnowBe4, Vanta, and SentinelOne to further improve efficiency &amp; compliance  ⩥ Expanded the team to scale with the company's needs &amp; plans  ⩥ Supported the company &amp; team through restructuring efforts while maintaining operations</text:p>
      <text:p><text:span text:style-name="CVBold">Professional IT-Support Engineer | Teamlead, HeyJobs</text:span></text:p>
      <text:p text:style-name="CVMuted">5/2021 - 6/2022</text:p>
      <text:p>⩥ Scaled team, task and project capacities aligned with company growth. Hired 2 FT-Employees + 1 working student, team total of 6.  ⩥ Scaled/Reworked processes, workflows, and documentation.  Accommodate (current &amp; future) company hyper-growth (+100 new employee's/year) &amp; international expansion.  ⩥ Facilitated company-wide onboardings. Setup processes, guided qualitative execution (E.g. Hardware preparation, Account Management [GSuite, Okta]), held "IT Introduction" presentation (Onsite/Virtual).  ⩥ Lead coordination &amp; buildout process of 2 new office spaces, to proactively support company growth. Responsible for budgeting, resources and timely execution.</text:p>
      <text:p><text:span text:style-name="CVBold">Junior IT-Support Engineer, HeyJobs</text:span></text:p>
      <text:p text:style-name="CVMuted">10/2020 - 5/2021</text:p>
      <text:p><text:span text:style-name="CVBold">Working Student for IT, HeyJobs</text:span></text:p>
      <text:p text:style-name="CVMuted">12/2019 - 10/2020</text:p>
      <text:p><text:span text:style-name="CVBold">Website-Administrator, JPT Peptide Technologies</text:span></text:p>
      <text:p text:style-name="CVMuted">10/2018 - 12/2019</text:p>
      <text:p><text:span text:style-name="CVBold">Praktikant für Printmedien und Produktion, SunPrint Berlin</text:span></text:p>
      <text:p text:style-name="CVMuted">2/2018 - 6/2018</text:p>
      <text:h text:style-name="CVHeading" text:outline-level="1">Education</text:h>
      <text:p><text:span text:style-name="CVBold">Bachelor of Science - BS, Applied Informatics, Hochschule für Technik und Wirtschaft Berlin</text:span></text:p>
      <text:p text:style-name="CVMuted">2018 - 2020</text:p>
      <text:p><text:span text:style-name="CVBold">Fachabitur, Media, Akademie für Internationale Bildung (AfIB) Berlin</text:span></text:p>
      <text:p text:style-name="CVMuted">2016 - 2018</text:p>
      <text:h text:style-name="CVHeading" text:outline-level="1">Tags</text:h>
      <text:p>Agents | confluence | it | IT Engineering | jira | Menschenführung | Okta Identity Cloud | projektmanagement | Python | strategische planung</text:p>
      <text:h text:style-name="CVHeading" text:outline-level="1">Links</text:h>
      <text:p>Portfolio: https://www.youtube.com/c/hexavfx</text:p>
      <text:h text:style-name="CVHeading" text:outline-level="1">Profiles</text:h>
      <text:p>GitHub: https://github.com/K-Sug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