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i Mussfeldt</text:p>
      <text:p text:style-name="CVMuted">kmussfeldt@caramail.com | https://vutuv.de/kai_mussfeldt</text:p>
      <text:p text:style-name="CVMuted">48, rue Principale, 5480 Wormeldange, Luxembourg</text:p>
      <text:p text:style-name="CVMuted">Date of birth: 02.04.1968</text:p>
      <text:h text:style-name="CVHeading" text:outline-level="1">Tags</text:h>
      <text:p>Linux | mysql | apc | datacenter management | itil | netapp | postgresql | progress openedge | redhat | solaris | uni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