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arin Pieber</text:p>
      <text:p text:style-name="CVMuted">https://vutuv.de/karin_pieber</text:p>
      <text:h text:style-name="CVHeading" text:outline-level="1">Professional Experience</text:h>
      <text:p><text:span text:style-name="CVBold">HR Manager, Mohaupt High Voltage GmbH</text:span></text:p>
      <text:p text:style-name="CVMuted">11/2016 - 2016</text:p>
      <text:p>Wir entwickeln und stellen Hochspannungsprüfsysteme für Labor und Vor-Ort-Anwendungen her und decken den kompletten Bereich  von AC,VLF bis zur DC Prüfung ab. z.B. Stelltransformatoren, Koppelkondensatoren oder Normalkondensatoren her.Darüber hinaus produ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