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sten Weinert</text:p>
      <text:p text:style-name="CVHeadline">Enough rather than more</text:p>
      <text:p text:style-name="CVMuted">+49 160 7197517 | https://vutuv.de/karstengweinert</text:p>
      <text:h text:style-name="CVHeading" text:outline-level="1">Professional Experience</text:h>
      <text:p><text:span text:style-name="CVBold">Senior Expert, Prognos AG</text:span></text:p>
      <text:p text:style-name="CVMuted">1/2015 - Present</text:p>
      <text:p><text:span text:style-name="CVBold">Consultant, Prognos AG</text:span></text:p>
      <text:p text:style-name="CVMuted">2/2009 - 12/2014</text:p>
      <text:p><text:span text:style-name="CVBold">Dispatcher, biolistic</text:span></text:p>
      <text:p text:style-name="CVMuted">4/2006 - 1/2009</text:p>
      <text:h text:style-name="CVHeading" text:outline-level="1">Tags</text:h>
      <text:p>data science | agile methodologies | data analysis | data management | design thinking | Docker Products | Energy Efficiency | Mathematical Programming | Monitoring &amp; Evaluation | r | Renewable Energy | R (Programming Language) | rstats | statistics | Study Group Focalizer</text:p>
      <text:h text:style-name="CVHeading" text:outline-level="1">Certificates &amp; licenses</text:h>
      <text:p>Shared Reading Facilitator (Shared Reading gGmbH, 2025-07) | Risikomanagement in der Energiewirtschaft (EMRALD RISK CONSULTING LTD, 2015-03)</text:p>
      <text:h text:style-name="CVHeading" text:outline-level="1">Links</text:h>
      <text:p>Blog: http://factbased.blogspot.com/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