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thleen King</text:p>
      <text:p text:style-name="CVMuted">merosovrana@gmail.com | https://vutuv.de/kathleen_king</text:p>
      <text:p text:style-name="CVMuted">Date of birth: 09/26/1991</text:p>
      <text:h text:style-name="CVHeading" text:outline-level="1">Professional Experience</text:h>
      <text:p><text:span text:style-name="CVBold">Public Relations, FreeSWITCH</text:span></text:p>
      <text:p text:style-name="CVMuted">7/2016 - Pres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