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cXWACmhDUq xVkBVISqvTGIg</text:p>
      <text:p text:style-name="CVMuted">arnaud.pitsaer@msamlin.com | https://vutuv.de/kcxwacmhduq_xv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