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anu Volkman</text:p>
      <text:p text:style-name="CVMuted">dusko.stojakovic@aircanada.ca | https://vutuv.de/keanu_volk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