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evin Brophy-Lehmann</text:p>
      <text:p text:style-name="CVMuted">https://vutuv.de/kevin_brophy_le</text:p>
      <text:p text:style-name="CVMuted">Date of birth: 06/14/1964</text:p>
      <text:h text:style-name="CVHeading" text:outline-level="1">Profiles</text:h>
      <text:p>GitHub: https://github.com/kmb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