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gomotso Msiza</text:p>
      <text:p text:style-name="CVMuted">kgomotsomsiza12@gmail.com | +27 62 349 2739 | https://vutuv.de/kgomotso_msiza</text:p>
      <text:p text:style-name="CVMuted">Mahube valley, Mamelodi east, 0122 Pretoria, Gauteng, South Africa</text:p>
      <text:p text:style-name="CVMuted">Date of birth: 03/13/1997</text:p>
      <text:h text:style-name="CVHeading" text:outline-level="1">Profiles</text:h>
      <text:p>Instagram: http://instagram.com/Kgomotso_doo</text:p>
      <text:p>Facebook: http://facebook.com/Kgomotsomsiz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