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en Dijk</text:p>
      <text:p text:style-name="CVMuted">kjw.vandijk@gmail.com | https://vutuv.de/koen_dijk</text:p>
      <text:p text:style-name="CVMuted">261 Delft, Netherlands</text:p>
      <text:h text:style-name="CVHeading" text:outline-level="1">Tags</text:h>
      <text:p>architecture | c# | Elixir | javascript | Organizational change management | postgres | Projectplanning | software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