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oen Mooij</text:p>
      <text:p text:style-name="CVMuted">mailmooij@gmail.com | https://vutuv.de/koen_mooij</text:p>
      <text:p text:style-name="CVMuted">Date of birth: 12/15/1982</text:p>
      <text:h text:style-name="CVHeading" text:outline-level="1">Tags</text:h>
      <text:p>Linux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