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SFPXfdjC SzjfgU</text:p>
      <text:p text:style-name="CVMuted">austinm1@nationwide.com | https://vutuv.de/ksfpxfdjc_szjf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