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tzKWxF ttthBjlyaRs</text:p>
      <text:p text:style-name="CVMuted">4237187798@tmomail.net | https://vutuv.de/ktzkwxf_ttthbj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