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wabena aduana</text:p>
      <text:p text:style-name="CVHeadline">Therapeutic Counsellor</text:p>
      <text:p text:style-name="CVMuted">https://vutuv.de/kwabena_aduana</text:p>
      <text:h text:style-name="CVHeading" text:outline-level="1">Professional Experience</text:h>
      <text:p><text:span text:style-name="CVBold">Therapeutic Counsellor, Private Theraeputic Practice</text:span></text:p>
      <text:p><text:span text:style-name="CVBold">Therapeutic Counsellor, Healing Fields Awuku</text:span></text:p>
      <text:h text:style-name="CVHeading" text:outline-level="1">Tags</text:h>
      <text:p>Online Therapy | Therapeutic Counselling | Walking Talk Therapy</text:p>
      <text:h text:style-name="CVHeading" text:outline-level="1">Links</text:h>
      <text:p>Mastodon: https://mastodon.social/@healingfieldsawuku</text:p>
      <text:p>Gram Social: http://gram.social/HealingField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