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nne Xavier</text:p>
      <text:p text:style-name="CVMuted">xavier.lanne@gmx.fr | https://vutuv.de/lanne_xavier</text:p>
      <text:p text:style-name="CVMuted">56270 Ploemeur, Bretagne, France</text:p>
      <text:h text:style-name="CVHeading" text:outline-level="1">Tags</text:h>
      <text:p>c | Linux | Python | Réseaux | Sécurité | windows</text:p>
      <text:h text:style-name="CVHeading" text:outline-level="1">Profiles</text:h>
      <text:p>GitHub: https://github.com/Breizh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