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slie Gruen</text:p>
      <text:p text:style-name="CVMuted">https://vutuv.de/leslie_gruen</text:p>
      <text:p text:style-name="CVMuted">35124 Birmingham, AL, United States</text:p>
      <text:h text:style-name="CVHeading" text:outline-level="1">Tags</text:h>
      <text:p>c++ | c | c# | Full Stack Software Engineer | Java | open source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