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sa Schweickhardt </text:p>
      <text:p text:style-name="CVMuted">https://vutuv.de/lisa_schweickha</text:p>
      <text:h text:style-name="CVHeading" text:outline-level="1">Professional Experience</text:h>
      <text:p><text:span text:style-name="CVBold">Studentin, Prävention &amp; Gesundheitspsychologie (M.Sc.), SRH Fernhochschule - The Mobile University</text:span></text:p>
      <text:p text:style-name="CVMuted">2022 - Present</text:p>
      <text:p><text:span text:style-name="CVBold">Lehrbeauftragte , Fachhochschule Kiel</text:span></text:p>
      <text:p text:style-name="CVMuted">2022 - Present</text:p>
      <text:p>Lehrauftrag am Fachbereich Soziale Arbeit und Gesundheit</text:p>
      <text:p><text:span text:style-name="CVBold">Beraterin mit Schwerpunkt: Sexualisierte Gewalt , Hilfetelefon Sexueller Missbrauch </text:span></text:p>
      <text:p text:style-name="CVMuted">2020 - Present</text:p>
      <text:p>Telefon-Beratung in (Verdachts-)Fällen von sexualisierter Gewalt in der Kindheit.</text:p>
      <text:p><text:span text:style-name="CVBold">Fachberaterin, Insoweit erfahrene Fachkraft, Online-Beraterin , Fachberatungsstelle zu sexualisierter Gewalt an Kindern und Jugendlichen (DKSB)</text:span></text:p>
      <text:p text:style-name="CVMuted">2019 - Present</text:p>
      <text:p>Beratung von- und sozialpädagogisches Arbeiten mit Kindern und Jugendlichen sowie ihren Familien und Zugehörigen in Fällen von sexualisierter Gewalt.   Schwerpunkte:  • Krisenberatung • Online-Beratung • Telefon-Beratung • Unterstützung in FGM/C - Fällen</text:p>
      <text:p><text:span text:style-name="CVBold">Weiterbildung zur zertifizierten Online-Beraterin , Technische Hochschule Nürnberg Georg Simon Ohm </text:span></text:p>
      <text:p text:style-name="CVMuted">2021 - 2021</text:p>
      <text:p><text:span text:style-name="CVBold">Weiterbildung zur Insoweit erfahrenen Fachkraft , Social Academy Hamburg </text:span></text:p>
      <text:p text:style-name="CVMuted">2020 - 2020</text:p>
      <text:p><text:span text:style-name="CVBold">Sozialarbeiterin/-pädagogin im Anerkennungsjahr , N.I.N.A. e.V.</text:span></text:p>
      <text:p text:style-name="CVMuted">2018 - 2019</text:p>
      <text:p>Telefon- und Online-Beratung zu sexualisierter Gewalt an Kindern und Jugendlichen.</text:p>
      <text:p><text:span text:style-name="CVBold">Ehrenamtliche Telefon-Beraterin am Kinder- und Jugendtelefon, Nummer gegen Kummer e.V.</text:span></text:p>
      <text:p text:style-name="CVMuted">2015 - 2018</text:p>
      <text:p><text:span text:style-name="CVBold">Studentin, Soziale Arbeit (B.A.), Fachhochschule Kiel</text:span></text:p>
      <text:p text:style-name="CVMuted">2015 - 2018</text:p>
      <text:p><text:span text:style-name="CVBold">Ausbildung zur Staatlich anerkannten Erzieherin, Fachschule für Sozialpädagogik Rendsburg</text:span></text:p>
      <text:p text:style-name="CVMuted">2012 - 2015</text:p>
      <text:h text:style-name="CVHeading" text:outline-level="1">Tags</text:h>
      <text:p>(Fach-)Beratung | Gewaltschutz | Kinderschutz | Online-Bera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