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kKoKGmenE FxhSxZFQOeZAthz</text:p>
      <text:p text:style-name="CVMuted">josh@moultray.com | https://vutuv.de/lkkokgmene_fxh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