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oEzScJkwflL QwfBFYSeQ</text:p>
      <text:p text:style-name="CVMuted">bryan.burnham@saberpower.com | https://vutuv.de/loezscjkwfll_qw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