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ki Seinsform</text:p>
      <text:p text:style-name="CVMuted">https://vutuv.de/loki</text:p>
      <text:p text:style-name="CVMuted">Heimat 96, 14165 Berlin, Germany</text:p>
      <text:p text:style-name="CVMuted">Date of birth: 03.05.196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