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thar Skwirblies</text:p>
      <text:p text:style-name="CVMuted">lothar.mendig@online.de | https://vutuv.de/lothar_skwirb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