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ky Sibusiso Mphahlele</text:p>
      <text:p text:style-name="CVMuted">luckysibusisomphahlele@gmail.com | https://vutuv.de/lucky_sibusiso</text:p>
      <text:p text:style-name="CVMuted">Date of birth: 03/15/1994</text:p>
      <text:h text:style-name="CVHeading" text:outline-level="1">Tags</text:h>
      <text:p>HIV/AIDS Counselling | Psychological assessment | Registered counsell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