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dwig Bayerlein</text:p>
      <text:p text:style-name="CVMuted">bayerlein@bayerlein-networks.com | https://vutuv.de/ludwig_bayerlein</text:p>
      <text:p text:style-name="CVMuted">80687 München, Germany</text:p>
      <text:h text:style-name="CVHeading" text:outline-level="1">Professional Experience</text:h>
      <text:p><text:span text:style-name="CVBold">CEO, bayerlein networks GmbH </text:span></text:p>
      <text:p text:style-name="CVMuted">9/2017 - Present</text:p>
      <text:h text:style-name="CVHeading" text:outline-level="1">Tags</text:h>
      <text:p>kubernetes | Linux | open source</text:p>
      <text:h text:style-name="CVHeading" text:outline-level="1">Languages</text:h>
      <text:p>German (Native speaker) | English (C1 (Advanced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