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is Cruz</text:p>
      <text:p text:style-name="CVHeadline">Electronics engineer working on low level network systems, embedded and not.</text:p>
      <text:p text:style-name="CVMuted">luiscruz1618@gmail.com | https://vutuv.de/luis_cruz</text:p>
      <text:p text:style-name="CVMuted">2640-004, Portugal</text:p>
      <text:h text:style-name="CVHeading" text:outline-level="1">Tags</text:h>
      <text:p>embedded | c | cryptography | networks | Python | Rust | unix</text:p>
      <text:h text:style-name="CVHeading" text:outline-level="1">Links</text:h>
      <text:p>https://github.com/lcruz9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