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ukas Gärtner</text:p>
      <text:p text:style-name="CVMuted">https://vutuv.de/lukas_gaertner</text:p>
      <text:h text:style-name="CVHeading" text:outline-level="1">Professional Experience</text:h>
      <text:p><text:span text:style-name="CVBold">*ohne*, Ohne Anstellung - aber auf der Suche!</text:span></text:p>
      <text:p text:style-name="CVMuted">2/2014 - Present</text:p>
      <text:h text:style-name="CVHeading" text:outline-level="1">Tags</text:h>
      <text:p>backen | kochen | musik hören</text:p>
      <text:h text:style-name="CVHeading" text:outline-level="1">Links</text:h>
      <text:p>http://www.google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