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c Franc</text:p>
      <text:p text:style-name="CVHeadline">Admin dell'istanza #poliversity. Sono quello di Informapirata, Poliverso, Feddit e Citiverse<text:line-break/>#fediverso #italian #fedi22</text:p>
      <text:p text:style-name="CVMuted">https://vutuv.de/macfranc</text:p>
      <text:h text:style-name="CVHeading" text:outline-level="1">Tags</text:h>
      <text:p>fediverso | macfranc | polivers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