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Manfred Reiss</text:p>
      <text:p text:style-name="CVMuted">mreiss@mann-partner.de | https://vutuv.de/manfred_reiss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