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Schöchlin </text:p>
      <text:p text:style-name="CVMuted">ms-vutuv@256bit.org | https://vutuv.de/marc_schoechlin</text:p>
      <text:p text:style-name="CVMuted">71686 Remseck, Germany</text:p>
      <text:h text:style-name="CVHeading" text:outline-level="1">Tags</text:h>
      <text:p>open source | ceph | Grafana | Java | Linux | Observability | Opensearch | openstack | Prometheus | Python | Rust | zabb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