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Krings</text:p>
      <text:p text:style-name="CVHeadline">Rheinische Frohnatur, Ausbildung als Mediengestalter, Studium an der Köln International School of Design, ~30 Jahre Faible für Design.</text:p>
      <text:p text:style-name="CVMuted">+49 160 97674400 | https://vutuv.de/marcel_krings</text:p>
      <text:p text:style-name="CVMuted">Koblenz – Bonn – Köln</text:p>
      <text:h text:style-name="CVHeading" text:outline-level="1">Professional Experience</text:h>
      <text:p><text:span text:style-name="CVBold">Design Lead, Apleona – Inhouse-Agentur</text:span></text:p>
      <text:p text:style-name="CVMuted">2020 - 2026</text:p>
      <text:p><text:span text:style-name="CVBold">Senior Art Direktor, Apleona – Inhouse-Agentur</text:span></text:p>
      <text:p text:style-name="CVMuted">2013 - 2020</text:p>
      <text:p><text:span text:style-name="CVBold">Art Director, Behrenrevier Ideenagentur</text:span></text:p>
      <text:p text:style-name="CVMuted">2008 - 2010</text:p>
      <text:p><text:span text:style-name="CVBold">Junior Art Director, Schwind Werbeagentur</text:span></text:p>
      <text:p text:style-name="CVMuted">2000 - 2001</text:p>
      <text:h text:style-name="CVHeading" text:outline-level="1">Freelance / Self-employed</text:h>
      <text:p><text:span text:style-name="CVBold">Owner, Frisches Steingrau</text:span></text:p>
      <text:p text:style-name="CVMuted">8/2026 - Present</text:p>
      <text:p><text:span text:style-name="CVBold">Co-Founder, Frisches Steingrau</text:span></text:p>
      <text:p text:style-name="CVMuted">2010 - 2013</text:p>
      <text:p><text:span text:style-name="CVBold">Freelance Graphic Designer, MediaQuadrat</text:span></text:p>
      <text:p text:style-name="CVMuted">2001 - 2008</text:p>
      <text:h text:style-name="CVHeading" text:outline-level="1">Higher Education</text:h>
      <text:p><text:span text:style-name="CVBold">Diplom, Design, Köln International School of Design</text:span></text:p>
      <text:p text:style-name="CVMuted">2001 - 2007</text:p>
      <text:h text:style-name="CVHeading" text:outline-level="1">Vocational Training</text:h>
      <text:p><text:span text:style-name="CVBold">Mediengestalter, Digital &amp; Print, Ausbildung</text:span></text:p>
      <text:p text:style-name="CVMuted">1998 - 2000</text:p>
      <text:h text:style-name="CVHeading" text:outline-level="1">Tags</text:h>
      <text:p>branding | corporate design | Editorial Design | Integrated Design | Interface | typografie</text:p>
      <text:h text:style-name="CVHeading" text:outline-level="1">Languages</text:h>
      <text:p>German (Native speaker) | English (C2 (Proficient)) | Portuguese (C2 (Proficient)) | Dutch (C1 (Advanced))</text:p>
      <text:h text:style-name="CVHeading" text:outline-level="1">Links</text:h>
      <text:p>Homepage (kurz vor live): https://www.frisches-steingrau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