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cel Roth</text:p>
      <text:p text:style-name="CVHeadline">Podcaster, Journalist, Dozent, Vortrag <text:line-break/>Berlin, Magdeburg<text:line-break/>Threema 9A9KUTFA<text:line-break/>www.cyberkatastrophe.de </text:p>
      <text:p text:style-name="CVMuted">https://vutuv.de/marcel_roth</text:p>
      <text:h text:style-name="CVHeading" text:outline-level="1">Professional Experience</text:h>
      <text:p><text:span text:style-name="CVBold">Podcaster, Agentur für Innovation in der Cybersicherheit GmbH</text:span></text:p>
      <text:p text:style-name="CVMuted">9/2024 - Present</text:p>
      <text:p>https://cyberraum-podcast.podigee.io/</text:p>
      <text:p><text:span text:style-name="CVBold">Podcaster, Reporter, Redakteur, MDR MITTELDEUTSCHER RUNDFUNK</text:span></text:p>
      <text:p text:style-name="CVMuted">5/2011 - Present</text:p>
      <text:p>Redakteur, Reporter Tech- und IT-Themen</text:p>
      <text:p><text:span text:style-name="CVBold">Dozent, Lecturer, Heinrich-Heine-Universität</text:span></text:p>
      <text:p text:style-name="CVMuted">9/2014 - 9/2026</text:p>
      <text:p>Praxisseminar "Der Radio-Beitrag"</text:p>
      <text:p><text:span text:style-name="CVBold">Workshop "Texten für Audio", Deutsche Journalistenschule</text:span></text:p>
      <text:p text:style-name="CVMuted">10/2021 - 10/2021</text:p>
      <text:p><text:span text:style-name="CVBold">Moderation Netzwerktagung Medienkompetenz der Medienanstalt Sachsen-Anhalt, Selbstständig</text:span></text:p>
      <text:p text:style-name="CVMuted">10/2021 - 10/2021</text:p>
      <text:p><text:span text:style-name="CVBold">Reporter, WDR</text:span></text:p>
      <text:p text:style-name="CVMuted">7/2011 - 10/2021</text:p>
      <text:p><text:span text:style-name="CVBold">Referent, VITM Verband der IT- und Multimediaindustrie Sachsen-Anhalt e.V.</text:span></text:p>
      <text:p text:style-name="CVMuted">4/2016 - 4/2016</text:p>
      <text:p><text:span text:style-name="CVBold">freier Reporter, Deutschlandradio, DLF</text:span></text:p>
      <text:p text:style-name="CVMuted">2013 - 1/2016</text:p>
      <text:p><text:span text:style-name="CVBold">Moderator "Wirtschaftspolitischer Dialog", Wirtschaftsministerium Sachsen-Anhalt</text:span></text:p>
      <text:p text:style-name="CVMuted">9/2015 - 12/2015</text:p>
      <text:p><text:span text:style-name="CVBold">Referent Workshop Radio, FEJS - Forum for European Journalism Students</text:span></text:p>
      <text:p text:style-name="CVMuted">5/2014 - 5/2014</text:p>
      <text:p><text:span text:style-name="CVBold">Freier Autor, Journalist</text:span></text:p>
      <text:p text:style-name="CVMuted">12/2013 - 12/2013</text:p>
      <text:p><text:span text:style-name="CVBold">Autor GDV "Positionen", Süddeutsche Zeitung Magazin</text:span></text:p>
      <text:p text:style-name="CVMuted">2009 - 2011</text:p>
      <text:p><text:span text:style-name="CVBold">Redakteur, 1LIVE, WDR</text:span></text:p>
      <text:p text:style-name="CVMuted">11/2003 - 6/2011</text:p>
      <text:p><text:span text:style-name="CVBold">German Assistant Teacher, Sevenoaks School</text:span></text:p>
      <text:p text:style-name="CVMuted">9/2000 - 8/2001</text:p>
      <text:p><text:span text:style-name="CVBold">Chefredakteur, Campusradio Radio c.t</text:span></text:p>
      <text:p text:style-name="CVMuted">1/1998 - 8/2000</text:p>
      <text:h text:style-name="CVHeading" text:outline-level="1">Volunteering &amp; hobbies</text:h>
      <text:p><text:span text:style-name="CVBold">Dialogkomitee, BSI-Dialog für Cybersicherheit</text:span></text:p>
      <text:p text:style-name="CVMuted">2025 - Present</text:p>
      <text:p><text:span text:style-name="CVBold">Referent, FEJS</text:span></text:p>
      <text:p text:style-name="CVMuted">5/2014 - 5/2014</text:p>
      <text:p>education · Forum for European Journalism Students (FEJS): zweitägiger Workshop "Radiojournalismus". An dem englischsprachigen Kurs haben etwa 15 Nachwuchsjournalisten aus neun europäischen Ländern teilgenommen. Sie haben Radionachrichten geschrieben und Radiobeiträge produziert.</text:p>
      <text:h text:style-name="CVHeading" text:outline-level="1">Education</text:h>
      <text:p><text:span text:style-name="CVBold">Immanuel Kant Gymnasium, Magdeburg</text:span></text:p>
      <text:p><text:span text:style-name="CVBold">Redakteur, Deutsche Journalistenschule</text:span></text:p>
      <text:p text:style-name="CVMuted">2001 - 2003</text:p>
      <text:p>Kompaktklasse 40: Print, Radio, Fernsehen und Online</text:p>
      <text:p><text:span text:style-name="CVBold">B.A:, Ruhr-Universität Bochum</text:span></text:p>
      <text:p text:style-name="CVMuted">1998 - 2000</text:p>
      <text:p>Publizistik/Kommunikationswissenschaft, Theaterwissenchaft, Amerikanistik</text:p>
      <text:h text:style-name="CVHeading" text:outline-level="1">Tags</text:h>
      <text:p>journalismus | Podcast | Breaking News | Broadcast | Broadcast Journalism | dozent | Hörfunk | journalism | Media Production | moderation | News Writing | Online Journalism | public relations | Radio Broadcasting | Vortra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