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Sinemus</text:p>
      <text:p text:style-name="CVMuted">https://vutuv.de/marcel_sinemus</text:p>
      <text:p text:style-name="CVMuted">Birmensdorferstrasse 497, 8063 Zürich, Switzerland</text:p>
      <text:p text:style-name="CVMuted">Date of birth: 17.05.1982</text:p>
      <text:h text:style-name="CVHeading" text:outline-level="1">Professional Experience</text:h>
      <text:p><text:span text:style-name="CVBold">Gruppenleiter, Stadtspital Zürich</text:span></text:p>
      <text:p text:style-name="CVMuted">6/2021 - 8/2026</text:p>
      <text:p>· Mitverantwortung bei der Sicherstellung eines reibungslosen Prozesses im Bereich der Anästhesiepflege unter Berücksichtigung der Qualitätsvorgaben<text:line-break/>· Planung, Durchführung und Leitung von IT Projekten im Bereich der Anästhesiepflege<text:line-break/>· Führung, Betreuung und Förderung der direkt unterstellten Mitarbeitenden<text:line-break/>· Umsetzung der personalrechtlichen Weisungen und Vorgaben<text:line-break/>· Theoretische und praktische Instruktion der Mitarbeitenden bei allen abteilungsrelevanten IT-Applikationen</text:p>
      <text:p><text:span text:style-name="CVBold">Dipl. Experte Anästhesiepflege NDS HF, Stadtspital Zürich</text:span></text:p>
      <text:p text:style-name="CVMuted">6/2020 - 5/2021</text:p>
      <text:p><text:span text:style-name="CVBold">Projektmitarbeiter Klinischer Applikationsspezialist PDMS Anästhesiologie, UniversitätsSpital Zürich</text:span></text:p>
      <text:p text:style-name="CVMuted">12/2017 - 5/2020</text:p>
      <text:p><text:span text:style-name="CVBold">Dipl. Experte Anästhesiepflege NDS HF, Spital Uster</text:span></text:p>
      <text:p text:style-name="CVMuted">3/2012 - 11/2017</text:p>
      <text:p>BLS-AED SRC &amp; Mega Code Instruktor, Praxisbegleiter NDS</text:p>
      <text:p><text:span text:style-name="CVBold">Dipl. Experte Anästhesiepflege NDS HF, UniversitätsSpital Zürich</text:span></text:p>
      <text:p text:style-name="CVMuted">1/2011 - 2/2012</text:p>
      <text:p>Ophtalmologie, Otorhinolaryngologie (ORL), Neurochirurgie, -radiologie, punktuelle Einsätze in Schockraum &amp; Notfall-OP, ad interim: Praxisbegleiter der Studierenden im NDS Anästhesiepflege</text:p>
      <text:p><text:span text:style-name="CVBold">Dipl. Experte Anästhesiepflege NDS HF in Weiterbildung, UniversitätsSpital Zürich</text:span></text:p>
      <text:p text:style-name="CVMuted">1/2009 - 12/2010</text:p>
      <text:p><text:span text:style-name="CVBold">Dipl. Pflegefachmann HF, Kantonsspital Aarau AG</text:span></text:p>
      <text:p text:style-name="CVMuted">10/2005 - 12/2008</text:p>
      <text:p>Medizin mit Schwerpunkt Onkologie / Hämatologie,  Bezugsperson einzelner Studierenden</text:p>
      <text:p><text:span text:style-name="CVBold">Krankenpfleger, Klinikum Stuttgart</text:span></text:p>
      <text:p text:style-name="CVMuted">10/2004 - 9/2005</text:p>
      <text:p>onkologische Intensivstation (Hochdosis-Chemotherapien &amp; autologe Stammzelltransplantation bei überwiegend hämatologischen Erkrankungen)</text:p>
      <text:p><text:span text:style-name="CVBold">Krankenpfleger in Ausbildung, Ev. Krankenhaus Oldenburg</text:span></text:p>
      <text:p text:style-name="CVMuted">10/2001 - 9/2004</text:p>
      <text:p><text:span text:style-name="CVBold">Zivildienstleistender, CVJM Emden e.V.</text:span></text:p>
      <text:p text:style-name="CVMuted">9/2000 - 7/2001</text:p>
      <text:h text:style-name="CVHeading" text:outline-level="1">Tags</text:h>
      <text:p>css | html | KIS / HIS | KIS KISIM | Linux | linux ubuntu | patientensicherheit | PDMS | PDMS MetaVision | projektmanagement | requirements engineering | strategische planung | stratetic planning</text:p>
      <text:h text:style-name="CVHeading" text:outline-level="1">Languages</text:h>
      <text:p>German (Native speaker) | English (A2 (Elementary))</text:p>
      <text:h text:style-name="CVHeading" text:outline-level="1">Links</text:h>
      <text:p>Mehr über mich: http://www.marcelsinemus.de/zur-person</text:p>
      <text:p>Linkliste / Bookmarks / Favoriten: http://www.marcelsinemus.de/linkliste/</text:p>
      <text:p>Onlex.de - HomepageTools: http://www.onlex.de</text:p>
      <text:h text:style-name="CVHeading" text:outline-level="1">Profiles</text:h>
      <text:p>Mastodon: https://social.tchncs.de/@simsus</text:p>
      <text:p>LinkedIn: https://www.linkedin.com/in/marcelsinemus</text:p>
      <text:p>XING: https://www.xing.com/profile/Marcel_Sinemus</text:p>
      <text:p>Facebook: http://facebook.com/marcel.sinemus</text:p>
      <text:p>GitLab: https://gitlab.com/simsus</text:p>
      <text:p>GitHub: https://github.com/sims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