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o Collins</text:p>
      <text:p text:style-name="CVMuted">marcelo.collins@vivareal.ch | https://vutuv.de/marcelo_collins</text:p>
      <text:p text:style-name="CVMuted">5443 Niederrohrdorf, Switzerland</text:p>
      <text:h text:style-name="CVHeading" text:outline-level="1">Tags</text:h>
      <text:p>finanzen | immobilien | Immobilienbewirtschaftung | Innovation Baubranche | Kooperation BIM | lean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