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in mikołajczak</text:p>
      <text:p text:style-name="CVMuted">hi@mkljczk.pl | https://vutuv.de/marcin_mikoajcz</text:p>
      <text:h text:style-name="CVHeading" text:outline-level="1">Profiles</text:h>
      <text:p>Facebook: http://facebook.com/mkljczk</text:p>
      <text:p>Twitter: http://twitter.com/mrcnmkljczk</text:p>
      <text:p>Instagram: http://instagram.com/mkljczk_</text:p>
      <text:p>Snapchat: marcin123407</text:p>
      <text:p>GitHub: https://github.com/m4sk1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