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Rossow</text:p>
      <text:p text:style-name="CVHeadline">Finanzbuchhalter</text:p>
      <text:p text:style-name="CVMuted">marco.rossow.mr@gmail.com | https://vutuv.de/marco_5837659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