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Hennrich</text:p>
      <text:p text:style-name="CVMuted">marco.hennrich@matelso.com | https://vutuv.de/marco_hennri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