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Herrmann</text:p>
      <text:p text:style-name="CVHeadline">Nachhaltige Barrierefreiheit von Web &amp; Apps | Web Accessibility Specialist (WAS, IAAP)</text:p>
      <text:p text:style-name="CVMuted">mail@marcus-herrmann.com | https://vutuv.de/marcus_herrmann</text:p>
      <text:p text:style-name="CVMuted">10405 Berlin, Germany</text:p>
      <text:h text:style-name="CVHeading" text:outline-level="1">Tags</text:h>
      <text:p>barrierefreiheit | webentwicklung | Zugängliche Umsetzung</text:p>
      <text:h text:style-name="CVHeading" text:outline-level="1">Certificates &amp; licenses</text:h>
      <text:p>Web Accessibility Specialist (IAAP, 2020-05)</text:p>
      <text:h text:style-name="CVHeading" text:outline-level="1">Languages</text:h>
      <text:p>German (Native speaker) | English (C1 (Advanced))</text:p>
      <text:h text:style-name="CVHeading" text:outline-level="1">Links</text:h>
      <text:p>Portfolio: https://marcus-herrmann.com</text:p>
      <text:p>Blog: https://marcus.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