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us Kretschmann</text:p>
      <text:p text:style-name="CVMuted">marcus.kretschmann@t-online.de | https://vutuv.de/marcus_kretschmann</text:p>
      <text:p text:style-name="CVMuted">64560 Riedstadt, Germany</text:p>
      <text:h text:style-name="CVHeading" text:outline-level="1">Tags</text:h>
      <text:p>governance | Öffentlicher Sektor | führ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