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arcus Meyer</text:p>
      <text:p text:style-name="CVHeadline">Curiosity Matters!</text:p>
      <text:p text:style-name="CVMuted">vutuv@e-mm.de | +49 1516 4612865 | https://vutuv.de/marcus_meyer</text:p>
      <text:p text:style-name="CVMuted">Berlin, Germany</text:p>
      <text:p text:style-name="CVMuted">Date of birth: 23.08.1967</text:p>
      <text:h text:style-name="CVHeading" text:outline-level="1">Professional Experience</text:h>
      <text:p><text:span text:style-name="CVBold">Creator, MeClaw</text:span></text:p>
      <text:p text:style-name="CVMuted">3/2026 - Present</text:p>
      <text:p>MeClaw ist aktuell mein technischer Schwerpunkt: ein Agenten-Schwarm, der seine eigene Architektur zur Laufzeit umbaut und optimiert.<text:line-break/>Die meisten Agent-Frameworks liefern im Kern dasselbe: eine Schleife. Modell aufrufen, Tool ausführen, Ergebnis zurück, von vorne. Von Hand geschrieben, neu deployt, sobald sie danebenliegt.<text:line-break/>MeClaw kann sie slebst umschreiben. Der Harness, also das ganze Gerüst um das Modell, ist hier kein geschlossener Code, sondern ein Verzeichnisbaum: Zellen als Ordner, die Logik auf den Kanten dazwischen, der Tool-Loop ein Pfad durch den Graphen statt ein while. Und weil alles nur Dateien sind, greift der Schwarm zur Laufzeit selbst hinein: liest die eigene Topologie, merkt wo ein Tool fehlt oder eine Schleife schlecht sitzt, schreibt den Diff, optimiert sich. Ein ls zeigt den Agenten, ein git diff zeigt, was er gestern noch nicht konnte.<text:line-break/>Status: v0.1.0, ein Binary, Linux, dual MIT/Apache-2.0. Fast 2000 Tests, 0 fail. Das Umbauen zur Laufzeit ist real und getestet. Der Builder, der diese Selbstoptimierung vollständig autonom aus einem Satz Klartext fährt, ist der nächste Meilenstein, noch nicht drin.<text:line-break/>No loops were used in the making of this framework.<text:line-break/>GitHub: github.com/mmeyerlein/meclaw · meclaw.ai</text:p>
      <text:p><text:span text:style-name="CVBold">Co-Founder, gisela.ai</text:span></text:p>
      <text:p text:style-name="CVMuted">2/2025 - Present</text:p>
      <text:p>Mit Gisela.ai entwickeln wir eine telefoniebasierte Conversational AI für Senior:innen. Technologie, die Einsamkeit lindert und Menschen im Alter gesehen, begleitet und verbunden hält.</text:p>
      <text:p><text:span text:style-name="CVBold">Build the Magic of Real-time Collaboration, Stealth</text:span></text:p>
      <text:p text:style-name="CVMuted">9/2022 - 1/2025</text:p>
      <text:p>Disrupted by the explosive progress of AI. Everything in IT needs to be rethought...</text:p>
      <text:p><text:span text:style-name="CVBold">Advisor, independesk</text:span></text:p>
      <text:p text:style-name="CVMuted">4/2020 - 1/2023</text:p>
      <text:p><text:span text:style-name="CVBold"> Interim CTO, Pectus Finance</text:span></text:p>
      <text:p text:style-name="CVMuted">10/2021 - 8/2022</text:p>
      <text:p><text:span text:style-name="CVBold"> Interim CTO, independesk</text:span></text:p>
      <text:p text:style-name="CVMuted">9/2020 - 10/2021</text:p>
      <text:p><text:span text:style-name="CVBold">CTO, candis.io</text:span></text:p>
      <text:p text:style-name="CVMuted">1/2019 - 8/2020</text:p>
      <text:p><text:span text:style-name="CVBold">CTO, BIG Social Media GmbH</text:span></text:p>
      <text:p text:style-name="CVMuted">4/2017 - 12/2018</text:p>
      <text:p><text:span text:style-name="CVBold">CTO, SI Labs GmbH</text:span></text:p>
      <text:p text:style-name="CVMuted">5/2016 - 3/2017</text:p>
      <text:p><text:span text:style-name="CVBold">Leiter IT Service Management &amp; Infrastruktur, adviqo AG</text:span></text:p>
      <text:p text:style-name="CVMuted">5/2001 - 4/2016</text:p>
      <text:p><text:span text:style-name="CVBold">Leiter IT, Software-Entwickler, freelancer, Payco Pay Control GmbH</text:span></text:p>
      <text:p text:style-name="CVMuted">11/1999 - 5/2001</text:p>
      <text:p><text:span text:style-name="CVBold">Software-Entwickler, freelancer, LBD-Beratungsgesellschafft mbH, Cinemaxx GmbH</text:span></text:p>
      <text:p text:style-name="CVMuted">2/1999 - 11/1999</text:p>
      <text:p><text:span text:style-name="CVBold">Leiter IT, Software-Entwickler, freelancer, CIDS-Central Information &amp; Data Services Ltd.</text:span></text:p>
      <text:p text:style-name="CVMuted">4/1998 - 5/1999</text:p>
      <text:p><text:span text:style-name="CVBold">Leiter IT, Software-Entwickler, freelancer, NetAd</text:span></text:p>
      <text:p text:style-name="CVMuted">11/1997 - 4/1998</text:p>
      <text:p><text:span text:style-name="CVBold">Software-Entwickler, freelancer, LBD-Beratungsgesellschafft mbH</text:span></text:p>
      <text:p text:style-name="CVMuted">12/1995 - 11/1997</text:p>
      <text:p><text:span text:style-name="CVBold">Leiter IT, Software-Entwickler, freelancer, Teleview, Telebranchendatei GmbH</text:span></text:p>
      <text:p text:style-name="CVMuted">8/1995 - 12/1995</text:p>
      <text:p><text:span text:style-name="CVBold">Student, Technische Fachhochschule Berlin (TFH – Heute Beuth Hochschule)</text:span></text:p>
      <text:p text:style-name="CVMuted">9/1989 - 9/1995</text:p>
      <text:h text:style-name="CVHeading" text:outline-level="1">Other activities</text:h>
      <text:p><text:span text:style-name="CVBold">Mitglied, alphalist</text:span></text:p>
      <text:p text:style-name="CVMuted">9/2021 - Present</text:p>
      <text:h text:style-name="CVHeading" text:outline-level="1">Tags</text:h>
      <text:p>Agentic AI | venture capital | Artificial Intelligence (AI) | cloud computing | Conversational AI | distributed systems | entrepreneurship | it-security | it strategy | leadership | management | Parallel Computing | software architektur | software design | start-ups</text:p>
      <text:h text:style-name="CVHeading" text:outline-level="1">Languages</text:h>
      <text:p>German (Native speaker) | English (C1 (Advanced))</text:p>
      <text:h text:style-name="CVHeading" text:outline-level="1">Profiles</text:h>
      <text:p>LinkedIn: https://www.linkedin.com/in/marcus-meyer-585429a3</text:p>
      <text:p>Facebook: http://facebook.com/Marcus.Meyer.B</text:p>
      <text:p>XING: https://www.xing.com/profile/Marcus_Meyer78</text:p>
    </office:text>
  </office:body>
</office:document-content>
</file>

<file path=styles.xml><?xml version="1.0" encoding="utf-8"?>
<office:document-styles xmlns:office="urn:oasis:names:tc:opendocument:xmlns:office:1.0" office:version="1.2">
  <office:styles/>
</office:document-styles>
</file>