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iah Dickinson</text:p>
      <text:p text:style-name="CVMuted">michael.r.mcclure@erac.com | https://vutuv.de/mariah_dickins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