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io Nothegger</text:p>
      <text:p text:style-name="CVMuted">m.nothegger@computerfutures.de | https://vutuv.de/mario_nothegger</text:p>
      <text:p text:style-name="CVMuted">Date of birth: 15.10.1987</text:p>
      <text:h text:style-name="CVHeading" text:outline-level="1">Profiles</text:h>
      <text:p>Twitter: http://twitter.com/SAPBayer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