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ya Hristova</text:p>
      <text:p text:style-name="CVMuted">mariya.ed.hristova@gmail.com | https://vutuv.de/mariya_hristova</text:p>
      <text:p text:style-name="CVMuted">E16 2TW London, United Kingdom</text:p>
      <text:h text:style-name="CVHeading" text:outline-level="1">Tags</text:h>
      <text:p>hr | Operations | Tal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