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Smith</text:p>
      <text:p text:style-name="CVMuted">https://vutuv.de/mark_smith</text:p>
      <text:p text:style-name="CVMuted">LS9 Leeds, United Kingdom</text:p>
      <text:h text:style-name="CVHeading" text:outline-level="1">Tags</text:h>
      <text:p>agile | consulting | le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