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kus Ritzmann</text:p>
      <text:p text:style-name="CVMuted">https://vutuv.de/markus_ritzmann</text:p>
      <text:p text:style-name="CVMuted">Date of birth: 27.12.1995</text:p>
      <text:h text:style-name="CVHeading" text:outline-level="1">Links</text:h>
      <text:p>Persönliche Webseite: https://markus-mail.com</text:p>
      <text:h text:style-name="CVHeading" text:outline-level="1">Profiles</text:h>
      <text:p>Twitter: http://twitter.com/RitzmannMarkus</text:p>
      <text:p>GitHub: https://github.com/mritzmann</text:p>
      <text:p>Instagram: http://instagram.com/ritzmannm</text:p>
      <text:p>LinkedIn: https://www.linkedin.com/in/ritzmannmarkus</text:p>
      <text:p>XING: https://www.xing.com/profile/Markus_Ritzmann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