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Speth</text:p>
      <text:p text:style-name="CVMuted">markus.speth@gmail.com | https://vutuv.de/markus_speth</text:p>
      <text:p text:style-name="CVMuted">8005 Zürich, Switzerland</text:p>
      <text:h text:style-name="CVHeading" text:outline-level="1">Tags</text:h>
      <text:p>Digital Sovereignty | open source | Cloud Nativ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