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Werle</text:p>
      <text:p text:style-name="CVHeadline">Consulting and interim management for technology ventures in mobility and robotics. I help teams evolve their organization, streamline hardware–software development, and deliver solutions that hold up beyond the prototype stage. Aachen | daixtrose.de</text:p>
      <text:p text:style-name="CVMuted">https://vutuv.de/markus_werle</text:p>
      <text:h text:style-name="CVHeading" text:outline-level="1">Professional Experience</text:h>
      <text:p><text:span text:style-name="CVBold">Chief Technology Officer, Undisclosed</text:span></text:p>
      <text:p text:style-name="CVMuted">1/2026 - Present</text:p>
      <text:p>General Tasks  Lead comprehensive technology development, research, and product innovation with full economic oversight. Direct hardware (mechatronics, sensors, E/E systems), software (on-device, apps, backend, cloud), and scalable architectures. Shape IP strategy, make-or-buy decisions, and technology roadmaps.  IT &amp; Platform Leadership  Drive IT infrastructure evolution. Ensure software quality, IT security, data protection, and compliance (Cyber Resilience Act, ISO 27005).  Operations &amp; Team Building  Manage external providers, product safety/CE approvals, budgets, and resources. Build an engineering team, implement agile processes, CI/CD, and modern dev tools. Represent technology vision to customers, investors, and stakeholders.</text:p>
      <text:p><text:span text:style-name="CVBold">Consultant, Daixtrose Engineering</text:span></text:p>
      <text:p text:style-name="CVMuted">5/2022 - Present</text:p>
      <text:p><text:span text:style-name="CVBold">Managing Architect, Utimaco</text:span></text:p>
      <text:p text:style-name="CVMuted">1/2023 - 10/2025</text:p>
      <text:p>■ R&amp;D Maturity   - Establish guidelines and engineering standards   - Enhance overall developer experience together with IT<text:line-break/>■ Technical Strategy   - Align strategic technical developments and decisions with or between developer teams   - Ensure Utimaco is moving towards common platforms that enable the business<text:line-break/>■ Technology and Tool Standards   - Implement tech governance to align teams in technology selection/deployment and enable conscious technology decisions   - Enhance and harmonize the development toolchain for seamless collaboration between sites<text:line-break/>■ Tech Debt Management    - Provide transparency about and coordinate continuous tech debt removal   - Drive technical improvements that go across teams</text:p>
      <text:p><text:span text:style-name="CVBold">Team Lead Configuration Management, Utimaco</text:span></text:p>
      <text:p text:style-name="CVMuted">9/2023 - 12/2024</text:p>
      <text:p>■ Leading a team of 6-8 internal and external IT professionals, recruiting, contract management<text:line-break/>■ Coordination with R&amp;D Management and Product Management<text:line-break/>■ Oversight over the Release Process of Utimaco's software portfolio<text:line-break/>■ Coordination with and support of certification activities<text:line-break/>■ Strategic management of continuous improvement activities for the CI/CD infrastructure<text:line-break/>■ Planning and execution of continuous improvement initiatives regarding the IT infrastructure<text:line-break/>■ Introduction of modern CI/CD concepts, e.g. containerized development environments and CI infrastructure, Kubernetes</text:p>
      <text:p><text:span text:style-name="CVBold">Visiting Lecturer, FH Aachen University of Applied Sciences</text:span></text:p>
      <text:p text:style-name="CVMuted">6/2022 - 9/2022</text:p>
      <text:p>Conducting a seminar and taking exams for the Aerospace Engineering Department in the subject area Automotive Engineering and Drive Technology.</text:p>
      <text:p><text:span text:style-name="CVBold">Chief Technology Officer and Co-Founder, Ducktrain</text:span></text:p>
      <text:p text:style-name="CVMuted">10/2018 - 4/2022</text:p>
      <text:p>Responsibilities:<text:line-break/>■ Developing and communicating the company's technical vision<text:line-break/>■ Management of all aspects of technological development, research and product development, as well as responsibility for these at a commercial level<text:line-break/>■ Budget planning and monitoring for the technical area<text:line-break/>■ Monitoring technological, social and scientific trends that could influence the company's business objectives, identifying opportunities and risks and deriving appropriate measures for the company<text:line-break/>■ Shaping the strategic direction and development of the company in the management team<text:line-break/>■ Personnel development and setting up development teams in the technical area ■ Strategic planning and further development of the technical infrastructure, the IT infrastructure, and equipment for the company<text:line-break/>■ Communication with authorities and inspection bodies to establish and ensure the approval process<text:line-break/>■ External presentation of the company, communication of technical development to customers, shareholders, investors and the public<text:line-break/>■ Organization and implementation of test drives  Supervision of the following teams:<text:line-break/>■ Vehicle design<text:line-break/>■ Mechanical construction<text:line-break/>■ Electronics and electrics<text:line-break/>■ Software development<text:line-break/>■ Certification</text:p>
      <text:p><text:span text:style-name="CVBold">Master Expert Software Engineering, PEM Aachen GmbH</text:span></text:p>
      <text:p text:style-name="CVMuted">6/2017 - 9/2019</text:p>
      <text:p>Dealing with all aspects of autonomous and automated vehicles in an exciting environment</text:p>
      <text:p><text:span text:style-name="CVBold">Project Leader Connected Mobility, FEV GmbH</text:span></text:p>
      <text:p text:style-name="CVMuted">1/2014 - 5/2017</text:p>
      <text:p>■  Consulting with regard to connected mobility topics.<text:line-break/>■  Project lead for research and customer projects about connected mobility<text:line-break/>■  Project management. Coordinated the setup of demonstrator vehicles and server systems showing the potential of car2car and car2cloud communication.    ■  Product management. Designed the functional basis for an in-vehicle middleware for connected mobility services.<text:line-break/>■  HMI design.<text:line-break/>■  Server Systems. Coordinated the creation and setup of server systems for IoT services (i.e. electric vehicle range prediction, vehicle control center, measurement data acquisition services)</text:p>
      <text:p><text:span text:style-name="CVBold">Senior Software Designer and Architect, FEV GmbH</text:span></text:p>
      <text:p text:style-name="CVMuted">1/2010 - 12/2013</text:p>
      <text:p>■ Senior Software Architect for high quality, mandatory core .NET library components, responsible for standardisation and further modularisation of the existing code base. Conduction of peer reviews and quality enhancement workshops. ■ Research in the field of numerical methods and optimization</text:p>
      <text:p><text:span text:style-name="CVBold">Project Leader Migration to .NET, FEV GmbH</text:span></text:p>
      <text:p text:style-name="CVMuted">4/2009 - 12/2009</text:p>
      <text:p>Project leader of a project aiming at the reorganization of the software development infrastructure and at the migration to .NET (C#, C++/CLI)<text:line-break/>■ Reorganisation of the software development process within the team, Establishment of coding standards and a modular software architecture.<text:line-break/>■ Development and implementation of a company-wide standardized highly available server concept for the source code management based on a virtual Windows server, Subversion and Apache, including MediaWiki software as knowledge database<text:line-break/>■ Standardisation of testing (NUnit)<text:line-break/>■ Concepts for the migration process from C++ and Matlab to C#/.NET, development of code generators for library wrapper code which allows the re-utilization of existing libraries written in Matlab and C++.</text:p>
      <text:p><text:span text:style-name="CVBold">Software designer and C++ developer, FEV GmbH</text:span></text:p>
      <text:p text:style-name="CVMuted">1/2005 - 3/2009</text:p>
      <text:p>Software designer and C++ developer in the so-called “Methodenteam” (Think Tank Department)<text:line-break/>■ Development of new mathematical methods for engine control unit (ECU) calibration<text:line-break/>■ Requirements management and communication with internal and external customers<text:line-break/>■ Development of concepts for optimization methods based on large data sets, evaluation of vehicle and test bench measurement data and computation of ECU calibration data<text:line-break/>■ Design, implementation and maintenance of several software tools with graphical user interface (MFC / Visual Studio .NET 2003 - 2010) which support and automate the ECU calibration process, e.g. a high resolution pattern recognition engine measurement analysis program for cold start analysis and a universal tool for 3D measurement and calibration data visualization (based on OpenGL) and calculation utilities for the prediction of ECU behaviour (including scripting automation)<text:line-break/>■ Management of pilot projects and one of three lead appraisal projects for software quality assurance within the certification process for CMMI level 2 (now certified by SEI) and higher<text:line-break/>■ Development and optimization of standardized workflows for automotive measurement technologies, testing and selection of measurement equipment<text:line-break/>■ Scientific management and training of employees for the application of state-of-the-art measurement technology and in-house software tools. Production of training materials</text:p>
      <text:p><text:span text:style-name="CVBold">CFD/CAE engineer, FEV GmbH</text:span></text:p>
      <text:p text:style-name="CVMuted">1/2004 - 12/2004</text:p>
      <text:p>Computational Fluid Dynamics<text:line-break/>■ Development of plugins and extensions for a commercial fluid simulation        software (STAR-CD) with the capability of parallel execution based on MPI        f77/C++ mixed code.<text:line-break/>■ Generation of a moving grid model for computational fluid dynamics of        internal combustion engines<text:line-break/>■ Creation of a code generator for the production of reliable interface code for a        hydrodynamic solver within the multi-body simulation software MSC ADAMS/Engine  IT-administration Linux<text:line-break/>■ Automation of operating system setup and software installation (SuSE/RedHat)     ■ Development and maintenance of a reliable data backup solution<text:line-break/>■ Service for and maintenance of system-wide installation of commercial CAE        software, license management, automation of simulation and analysis procedures</text:p>
      <text:p><text:span text:style-name="CVBold">Research Assistant, RWTH Aachen University of Technology</text:span></text:p>
      <text:p text:style-name="CVMuted">10/1997 - 12/2002</text:p>
      <text:p>Doctoral Studies in numerical methods for the simulation of short time physics in solids and fluids with a special focus on fluid-structure-interaction.  Development of a time implicit finite element solver generator for the FEM FCT method in modern C++.</text:p>
      <text:h text:style-name="CVHeading" text:outline-level="1">Education</text:h>
      <text:p><text:span text:style-name="CVBold">Diploma, RWTH Aachen University</text:span></text:p>
      <text:p text:style-name="CVMuted">1989 - 1997</text:p>
      <text:h text:style-name="CVHeading" text:outline-level="1">Tags</text:h>
      <text:p>Autonomous Vehicles | business development | c++ | engineering | english | Information Technology | it strategy | kubernetes | Micromobility | Organization Development | Project Coordination | security | Software as a Service (SaaS) | strategy | Technology Leadership</text:p>
      <text:h text:style-name="CVHeading" text:outline-level="1">Languages</text:h>
      <text:p>German (Native speaker) | English (C2 (Proficient))</text:p>
      <text:h text:style-name="CVHeading" text:outline-level="1">Links</text:h>
      <text:p>Portfolio: https://www.daixtros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